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office:version="1.2">
  <office:scripts/>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automatic-styles>
    <style:style style:name="P1" style:family="paragraph" style:parent-style-name="Standard" style:master-page-name="Standard">
      <style:paragraph-properties style:page-number="auto">
        <style:tab-stops>
          <style:tab-stop style:position="11.43cm"/>
        </style:tab-stops>
      </style:paragraph-properties>
    </style:style>
    <style:style style:name="T1" style:family="text">
      <style:text-properties style:text-underline-style="solid" style:text-underline-width="auto" style:text-underline-color="font-color"/>
    </style:style>
    <style:style style:name="T2" style:family="text">
      <style:text-properties style:text-underline-style="solid" style:text-underline-width="auto" style:text-underline-color="font-color" fo:font-weight="bold" style:font-weight-asian="bol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span text:style-name="T1">Chapitre 1</text:span> : <text:s text:c="42"/><text:span text:style-name="T2">OMBROUCK DE MENIN</text:span></text:p>
      <text:p text:style-name="Standard"/>
      <text:p text:style-name="Standard">Nous savions que notre père, Henri OMBROUCK fils de Théodore, saisissait le flamand. D’ailleurs, ne disait-il pas que sa mère était née à coups d’triques ? (comprenez Kortrijk = Courtrai). Peut-être même avait-il une ou deux fois évoqué Menin comme origine de ses aïeux paternels, mais je n’en avais gardé aucun souvenir précis.</text:p>
      <text:p text:style-name="Standard"/>
      <text:p text:style-name="Standard">Début 2001, à la demande de Jean-Michel, je me rends aux Archives de Menin. Moi qui n’entends rien au flamand, je constate que bien souvent les flamands comprennent et parlent le français. Je reçois donc de l’aide et, <text:s/>très vite, les tables décennales m’éclairent : des OMBROUCK, il y en a à l’appel mais aussi « à la pelle » !</text:p>
      <text:p text:style-name="Standard"/>
      <text:p text:style-name="Standard">Je les note tous, ça pourra toujours servir, mais je recherche surtout Jean-Léopold, le père de mon grand-père Théodore, et le découvre au milieu d’une fratrie de dix, ce qui correspond à la moyenne des familles de cousins que je lui trouve. Lui-même n’a-t-il pas eu une douzaine d’enfants, tous nés à Lille (sauf Joseph, né à Marcq-en Baroeul) dont mon grand-père Théodore qui n’en aura pas eu moins de huit, mais aussi un autre Jean-Léopold, son huitième fils, qui nous donnera du fil à retordre pendant huit ans avant de découvrir ce qu’il était devenu et dont l’identité avait été usurpée pendant la première guerre mondiale. Mais ceci est une autre histoire, bien loin de 1850, époque où tout a éclaté. Car c’est qu’il nous en a fallu des années pour rassembler le puzzle ci-dessous.</text:p>
      <text:p text:style-name="Standard"/>
      <text:p text:style-name="Standard">Jean-Léopold, fils de François Augustin, rejoignit ses frères François Auguste et François Léonard, déjà installés à Lille. Un autre frère, Charles Louis, partit à Bruxelles. </text:p>
      <text:p text:style-name="Standard">Des cousins, Henri Joseph et un autre Charles Louis, tous deux fils de François Bernard, s’en iront à Paris. Leur frère François Pierre restera à Menin. Il amènera successivement Guillaume Désiré puis Léon Cyrille et enfin Armand, né en 1933, dernier porteur de ce nom provenant d’une erreur d’écriture purement phonétique, dans cette ville à cheval sur l’ancienne frontière franco-belge.</text:p>
      <text:p text:style-name="Standard">Mais François Pierre donnera aussi Florentin Laurent qui, allant s’établir à Paris tout en séjournant un moment dans le Loiret à Villemandeur, donnera à son tour Marcel Guillaume.</text:p>
      <text:p text:style-name="Standard">Enfin, un autre cousin, Augustin, fils de Pierre Louis, passera par La Madeleine puis Frelinghien (agglomération lilloise) et jusqu’à Proville (près de Cambrai) pour y donner naissance à Gaspard, son dernier enfant. Or, c’est à Frelinghien que je finis par dénicher, inscrits sous le nom de AMBROUCK, quatre enfants de cet Augustin, dont </text:p>
      <text:p text:style-name="Standard">Prosper Albert qui repartira en Belgique mais à Lokeren près de Gand. Et c’est là que notre nom va se perpétuer dans son pays d’origine. Je crois même avoir lu quelque part que l’un d’entre eux s’exilera en Grande-Bretagne.</text:p>
      <text:p text:style-name="Standard"/>
      <text:p text:style-name="Standard">D’autres OMBROUCK et de rares AMBROUCK naîtront ou vivront sur Lambersart, Nieppe, Mons-en-Baroeul, Armentières, Tourcoing, Fâches-Thumesnil, Châlons-sur-Marne, Dijon, Tavaux et Longwy (Jura), Argenteuil etViry-Chatillon (région parisienne), mais aussi la Corrèze, Toulouse, Bordeaux…</text:p>
      <text:p text:style-name="Standard">La liste n’est pas exhaustive et n’inclut pas non plus les lieux où des actes ont été établis à compter du XXème. Car ce ne sont plus quelques pages qu’il faudrait écrire mais un livre qui parlerait aussi des Bouches-du-Rhône, de l’Isère, de la région lyonnaise, des Côtes d’Armor, du Calvados, et de la Guyane où sont partis des neveux.</text:p>
      <text:p text:style-name="Standard"/>
      <text:p text:style-name="Standard">Mais remontons les siècles ! Il y avait même un Louis, oncle de mon arrière-grand-père Jean-Léopold, qui est allé mourir à Glogow en 1814. Il y avait surtout son frère, François-Augustin, mon arrière-arrière-grand-père, né en 1797 et venu mourir à Roubaix 80 ans plus tard. Et, plus haut, leur père Léonard Chrysole (1761-1801), mon quadrisaïeul né à Comines, comme son frère Jean-Baptiste (1764-1798) dont la propre descendance restera sur Menin. Ceux-ci étaient les fils aînés d’Antoine….. HOMBROUCK (1736-1804), lui-même fils de François, décédé à Menin le 7 février 1754 et dont je n’y ai malheureusement trouvé aucune autre trace de sa présence si ce ne sont les actes de baptême et de sépulture de huit de ses neuf enfants, dont le dernier Jean-Louis François, issu d’un remariage, fut baptisé par inadvertance….. OMBROUCK. C’était le 8 mars 1754.</text:p>
      <text:p text:style-name="Standard"/>
      <text:p text:style-name="Standard">L’erreur se répéta lors des naissances des enfants de certains de ses frères, puis la disparition du H se généralisa bien avant la fin du XVIIIème, pour aboutir uniformément à OMBROUCK.</text:p>
      <text:p text:style-name="Standard">Enfin, un acte notarié nous apprit que le père de François s’appelait Pierre (Pieter) et qu’il était mort avant 1752. Mais aucune trouvaille sur lui ni sur un éventuel autre enfant, pas plus que sur la naissance de son fils François.</text:p>
      <text:p text:style-name="Standard"/>
      <text:p text:style-name="Standard">Depuis, aucune piste, juste un Egidius HOMBROECK dont une fille naquit le 11.11.1680 à Bruges-St-Gillis. Un lien existe-il ? Rien n’est moins sûr, mais nous cherchons, car notre plus grand plaisir serait de pouvoir un jour relier les HOMBROUCK-OMBROUCK de la Flandre Occidentale puis de la France aux HOMBROUCK du reste de la Belgique ainsi que de la France où, passant par les Ardennes, ils ont fini par poser leurs valises !</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MS Mincho" svg:font-family="'MS Mincho'"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r" fo:country="FR"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fr" fo:country="FR" style:font-name-asian="Arial Unicode MS"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2pt" fo:language="fr" fo:country="FR" style:font-name-asian="Times New Roman" style:font-size-asian="12pt" style:font-name-complex="Times New Roman" style:font-size-complex="12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S Mincho"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Police_20_par_20_défaut" style:display-name="Police par défau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0.999cm" fo:page-height="29.699cm" style:num-format="1" style:print-orientation="portrait" fo:margin-top="0.3cm" fo:margin-bottom="0cm" fo:margin-left="0.9cm" fo:margin-right="1cm" style:writing-mode="lr-tb" style:layout-grid-color="#c0c0c0" style:layout-grid-lines="46"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First_20_Page" style:display-name="First Page" style:page-layout-name="Mpm1"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dc:title>Chapitre 1 : LES OMBROUCK DE MENIN</dc:title>
    <meta:initial-creator>Pierre OMBROUCK</meta:initial-creator>
    <meta:creation-date>2010-10-30T01:20:44.88</meta:creation-date>
    <meta:editing-cycles>2</meta:editing-cycles>
    <meta:editing-duration>PT00H00M19S</meta:editing-duration>
    <meta:generator>OpenOffice.org/3.0$Win32 OpenOffice.org_project/300m15$Build-9379</meta:generator>
    <meta:document-statistic meta:table-count="0" meta:image-count="0" meta:object-count="0" meta:page-count="1" meta:paragraph-count="15" meta:word-count="834" meta:character-count="5136"/>
    <dc:date>2010-10-30T01:20:46.70</dc:date>
    <dc:creator>Pierre OMBROUCK</dc:creator>
    <meta:user-defined meta:name="Info 1"/>
    <meta:user-defined meta:name="Info 2"/>
    <meta:user-defined meta:name="Info 3"/>
    <meta:user-defined meta:name="Info 4"/>
  </office:meta>
</office:document-meta>
</file>